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204944" office:value-type="string">
            <text:p>204944</text:p>
          </table:table-cell>
          <table:table-cell office:string-value="795056" office:value-type="string">
            <text:p>79505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9000" office:value-type="string">
            <text:p>9000</text:p>
          </table:table-cell>
          <table:table-cell office:string-value="991000" office:value-type="string">
            <text:p>991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54340" office:value-type="string">
            <text:p>54340</text:p>
          </table:table-cell>
          <table:table-cell office:string-value="945660" office:value-type="string">
            <text:p>94566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9741" office:value-type="string">
            <text:p>9741</text:p>
          </table:table-cell>
          <table:table-cell office:string-value="1390259" office:value-type="string">
            <text:p>13902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20400" office:value-type="string">
            <text:p>20400</text:p>
          </table:table-cell>
          <table:table-cell office:string-value="479600" office:value-type="string">
            <text:p>4796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8658" office:value-type="string">
            <text:p>48658</text:p>
          </table:table-cell>
          <table:table-cell office:string-value="451342" office:value-type="string">
            <text:p>45134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8100" office:value-type="string">
            <text:p>18100</text:p>
          </table:table-cell>
          <table:table-cell office:string-value="81900" office:value-type="string">
            <text:p>81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50" office:value-type="string">
            <text:p>4550</text:p>
          </table:table-cell>
          <table:table-cell office:string-value="242796" office:value-type="string">
            <text:p>24279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3800" office:value-type="string">
            <text:p>23800</text:p>
          </table:table-cell>
          <table:table-cell office:string-value="226200" office:value-type="string">
            <text:p>2262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30248" office:value-type="string">
            <text:p>30248</text:p>
          </table:table-cell>
          <table:table-cell office:string-value="29752" office:value-type="string">
            <text:p>2975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07056" office:value-type="string">
            <text:p>407056</text:p>
          </table:table-cell>
          <table:table-cell office:string-value="392944" office:value-type="string">
            <text:p>39294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0579" office:value-type="string">
            <text:p>10579</text:p>
          </table:table-cell>
          <table:table-cell office:string-value="54421" office:value-type="string">
            <text:p>5442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42309" office:value-type="string">
            <text:p>42309</text:p>
          </table:table-cell>
          <table:table-cell office:string-value="348691" office:value-type="string">
            <text:p>348691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100" office:value-type="string">
            <text:p>1100</text:p>
          </table:table-cell>
          <table:table-cell office:string-value="198900" office:value-type="string">
            <text:p>1989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16" office:value-type="string">
            <text:p>554316</text:p>
          </table:table-cell>
          <table:table-cell office:string-value="345684" office:value-type="string">
            <text:p>345684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872" office:value-type="string">
            <text:p>872</text:p>
          </table:table-cell>
          <table:table-cell office:string-value="173128" office:value-type="string">
            <text:p>17312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64707" office:value-type="string">
            <text:p>264707</text:p>
          </table:table-cell>
          <table:table-cell office:string-value="135293" office:value-type="string">
            <text:p>13529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79663" office:value-type="string">
            <text:p>279663</text:p>
          </table:table-cell>
          <table:table-cell office:string-value="220337" office:value-type="string">
            <text:p>220337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187113" office:value-type="string">
            <text:p>187113</text:p>
          </table:table-cell>
          <table:table-cell office:string-value="238887" office:value-type="string">
            <text:p>23888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61421" office:value-type="string">
            <text:p>61421</text:p>
          </table:table-cell>
          <table:table-cell office:string-value="188579" office:value-type="string">
            <text:p>18857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24439" office:value-type="string">
            <text:p>124439</text:p>
          </table:table-cell>
          <table:table-cell office:string-value="525561" office:value-type="string">
            <text:p>52556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729743" office:value-type="string">
            <text:p>729743</text:p>
          </table:table-cell>
          <table:table-cell office:string-value="1270257" office:value-type="string">
            <text:p>1270257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241716" office:value-type="string">
            <text:p>241716</text:p>
          </table:table-cell>
          <table:table-cell office:string-value="1158284" office:value-type="string">
            <text:p>115828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38443" office:value-type="string">
            <text:p>38443</text:p>
          </table:table-cell>
          <table:table-cell office:string-value="261557" office:value-type="string">
            <text:p>261557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600000" office:value-type="string">
            <text:p>6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347403" office:value-type="string">
            <text:p>347403</text:p>
          </table:table-cell>
          <table:table-cell office:string-value="152597" office:value-type="string">
            <text:p>152597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35294" office:value-type="string">
            <text:p>135294</text:p>
          </table:table-cell>
          <table:table-cell office:string-value="364706" office:value-type="string">
            <text:p>36470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114475" office:value-type="string">
            <text:p>114475</text:p>
          </table:table-cell>
          <table:table-cell office:string-value="265525" office:value-type="string">
            <text:p>26552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58396" office:value-type="string">
            <text:p>58396</text:p>
          </table:table-cell>
          <table:table-cell office:string-value="691604" office:value-type="string">
            <text:p>69160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71015" office:value-type="string">
            <text:p>171015</text:p>
          </table:table-cell>
          <table:table-cell office:string-value="196985" office:value-type="string">
            <text:p>196985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4000" office:value-type="string">
            <text:p>34000</text:p>
          </table:table-cell>
          <table:table-cell office:string-value="466000" office:value-type="string">
            <text:p>466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9072" office:value-type="string">
            <text:p>29072</text:p>
          </table:table-cell>
          <table:table-cell office:string-value="470928" office:value-type="string">
            <text:p>470928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0" office:value-type="string">
            <text:p>630000</text:p>
          </table:table-cell>
          <table:table-cell office:string-value="630000" office:value-type="string">
            <text:p>630000</text:p>
          </table:table-cell>
          <table:table-cell office:string-value="310698" office:value-type="string">
            <text:p>310698</text:p>
          </table:table-cell>
          <table:table-cell office:string-value="319302" office:value-type="string">
            <text:p>31930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50993" office:value-type="string">
            <text:p>650993</text:p>
          </table:table-cell>
          <table:table-cell office:string-value="459007" office:value-type="string">
            <text:p>45900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8:24:23</meta:creation-date>
    <meta:editing-cycles>1</meta:editing-cycles>
    <dc:language>en</dc:language>
    <dc:creator>ZETHOU-WWEXT04P$</dc:creator>
    <dc:date>2026-08-21T08:24:23</dc:date>
    <meta:editing-duration>PT0.118S</meta:editing-duration>
  </office:meta>
</office:document-meta>
</file>