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3888" office:value-type="string">
            <text:p>833888</text:p>
          </table:table-cell>
          <table:table-cell office:string-value="6112" office:value-type="string">
            <text:p>611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85500" office:value-type="string">
            <text:p>185500</text:p>
          </table:table-cell>
          <table:table-cell office:string-value="614500" office:value-type="string">
            <text:p>614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74832" office:value-type="string">
            <text:p>374832</text:p>
          </table:table-cell>
          <table:table-cell office:string-value="55168" office:value-type="string">
            <text:p>55168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01395" office:value-type="string">
            <text:p>101395</text:p>
          </table:table-cell>
          <table:table-cell office:string-value="388605" office:value-type="string">
            <text:p>38860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000" office:value-type="string">
            <text:p>26000</text:p>
          </table:table-cell>
          <table:table-cell office:string-value="374000" office:value-type="string">
            <text:p>374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16757" office:value-type="string">
            <text:p>16757</text:p>
          </table:table-cell>
          <table:table-cell office:string-value="373243" office:value-type="string">
            <text:p>3732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08497" office:value-type="string">
            <text:p>308497</text:p>
          </table:table-cell>
          <table:table-cell office:string-value="41503" office:value-type="string">
            <text:p>4150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73438" office:value-type="string">
            <text:p>73438</text:p>
          </table:table-cell>
          <table:table-cell office:string-value="326562" office:value-type="string">
            <text:p>32656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65054" office:value-type="string">
            <text:p>865054</text:p>
          </table:table-cell>
          <table:table-cell office:string-value="584946" office:value-type="string">
            <text:p>584946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33300" office:value-type="string">
            <text:p>233300</text:p>
          </table:table-cell>
          <table:table-cell office:string-value="166700" office:value-type="string">
            <text:p>1667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09876" office:value-type="string">
            <text:p>709876</text:p>
          </table:table-cell>
          <table:table-cell office:string-value="240124" office:value-type="string">
            <text:p>24012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00" office:value-type="string">
            <text:p>3000</text:p>
          </table:table-cell>
          <table:table-cell office:string-value="497000" office:value-type="string">
            <text:p>49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2077" office:value-type="string">
            <text:p>12077</text:p>
          </table:table-cell>
          <table:table-cell office:string-value="87923" office:value-type="string">
            <text:p>87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3527" office:value-type="string">
            <text:p>13527</text:p>
          </table:table-cell>
          <table:table-cell office:string-value="76073" office:value-type="string">
            <text:p>760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87081" office:value-type="string">
            <text:p>1787081</text:p>
          </table:table-cell>
          <table:table-cell office:string-value="31919" office:value-type="string">
            <text:p>31919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50488" office:value-type="string">
            <text:p>950488</text:p>
          </table:table-cell>
          <table:table-cell office:string-value="149512" office:value-type="string">
            <text:p>149512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39:27</meta:creation-date>
    <meta:editing-cycles>1</meta:editing-cycles>
    <dc:language>en</dc:language>
    <dc:creator>ZETHOU-WWEXT04P$</dc:creator>
    <dc:date>2026-08-21T07:39:27</dc:date>
    <meta:editing-duration>PT0.040S</meta:editing-duration>
  </office:meta>
</office:document-meta>
</file>