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267" office:value-type="string">
            <text:p>267</text:p>
          </table:table-cell>
          <table:table-cell office:string-value="74733" office:value-type="string">
            <text:p>74733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1200" office:value-type="string">
            <text:p>1200</text:p>
          </table:table-cell>
          <table:table-cell office:string-value="24800" office:value-type="string">
            <text:p>248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21" office:value-type="string">
            <text:p>621</text:p>
          </table:table-cell>
          <table:table-cell office:string-value="49379" office:value-type="string">
            <text:p>4937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100" office:value-type="string">
            <text:p>1100</text:p>
          </table:table-cell>
          <table:table-cell office:string-value="78900" office:value-type="string">
            <text:p>789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4739" office:value-type="string">
            <text:p>14739</text:p>
          </table:table-cell>
          <table:table-cell office:string-value="67261" office:value-type="string">
            <text:p>67261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00" office:value-type="string">
            <text:p>100</text:p>
          </table:table-cell>
          <table:table-cell office:string-value="119900" office:value-type="string">
            <text:p>1199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5210" office:value-type="string">
            <text:p>5210</text:p>
          </table:table-cell>
          <table:table-cell office:string-value="94790" office:value-type="string">
            <text:p>9479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9018" office:value-type="string">
            <text:p>19018</text:p>
          </table:table-cell>
          <table:table-cell office:string-value="180982" office:value-type="string">
            <text:p>180982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9325" office:value-type="string">
            <text:p>9325</text:p>
          </table:table-cell>
          <table:table-cell office:string-value="30675" office:value-type="string">
            <text:p>30675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1T09:41:50</meta:creation-date>
    <meta:editing-cycles>1</meta:editing-cycles>
    <dc:language>en</dc:language>
    <dc:creator>ZETHOU-WWEXT03P$</dc:creator>
    <dc:date>2026-08-21T09:41:50</dc:date>
    <meta:editing-duration>PT0.092S</meta:editing-duration>
  </office:meta>
</office:document-meta>
</file>