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74141" office:value-type="string">
            <text:p>74141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36078" office:value-type="string">
            <text:p>13607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44838" office:value-type="string">
            <text:p>54483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70055" office:value-type="string">
            <text:p>270055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7:20:51</meta:creation-date>
    <meta:editing-cycles>1</meta:editing-cycles>
    <dc:language>en</dc:language>
    <dc:creator>ZETHOU-WWEXT03P$</dc:creator>
    <dc:date>2026-08-21T07:20:51</dc:date>
    <meta:editing-duration>PT0.005S</meta:editing-duration>
  </office:meta>
</office:document-meta>
</file>