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Aug 20 2026  6:03PM" office:value-type="string">
            <text:p>Aug 20 2026 <text:s text:c="1"/>6:03PM</text:p>
          </table:table-cell>
          <table:table-cell office:string-value="Aug 20 2026  6:00PM" office:value-type="string">
            <text:p>Aug 20 2026 <text:s text:c="1"/>6:00PM</text:p>
          </table:table-cell>
          <table:table-cell office:string-value="Aug 21 2026  8:59AM" office:value-type="string">
            <text:p>Aug 21 2026 <text:s text:c="1"/>8:59AM</text:p>
          </table:table-cell>
          <table:table-cell office:string-value="120113" office:value-type="string">
            <text:p>120113</text:p>
          </table:table-cell>
          <table:table-cell office:string-value="Critical Notice Underperformance - Multiple points - Gas Day 8/20/26 (Intraday 3)" office:value-type="string">
            <text:p>Critical Notice Underperformance - Multiple points - Gas Day 8/20/26 (Intraday 3)</text:p>
          </table:table-cell>
          <table:table-cell office:string-value="" office:value-type="string">
            <text:p/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Aug 20 2026  8:36AM" office:value-type="string">
            <text:p>Aug 20 2026 <text:s text:c="1"/>8:36AM</text:p>
          </table:table-cell>
          <table:table-cell office:string-value="Aug 20 2026  8:35AM" office:value-type="string">
            <text:p>Aug 20 2026 <text:s text:c="1"/>8:35AM</text:p>
          </table:table-cell>
          <table:table-cell office:string-value="Aug 21 2026  8:59AM" office:value-type="string">
            <text:p>Aug 21 2026 <text:s text:c="1"/>8:59AM</text:p>
          </table:table-cell>
          <table:table-cell office:string-value="120105" office:value-type="string">
            <text:p>120105</text:p>
          </table:table-cell>
          <table:table-cell office:string-value="CRITICAL NOTICE - SAME DAY - OVERAGE ALERT - PHOENIX AREA" office:value-type="string">
            <text:p>CRITICAL NOTICE - SAME DAY - OVERAGE ALERT - PHOENIX AREA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39:28</meta:creation-date>
    <meta:editing-cycles>1</meta:editing-cycles>
    <dc:language>en</dc:language>
    <dc:creator>ZETHOU-WWEXT04P$</dc:creator>
    <dc:date>2026-08-21T07:39:28</dc:date>
    <meta:editing-duration>PT0.005S</meta:editing-duration>
  </office:meta>
</office:document-meta>
</file>