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7:33 PM" office:value-type="string">
            <text:p>Aug 20 2026 7:33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811" office:value-type="string">
            <text:p>67811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7:33 PM" office:value-type="string">
            <text:p>Aug 20 2026 7:33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808" office:value-type="string">
            <text:p>67808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7:33 PM" office:value-type="string">
            <text:p>Aug 20 2026 7:33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809" office:value-type="string">
            <text:p>67809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7:33 PM" office:value-type="string">
            <text:p>Aug 20 2026 7:33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810" office:value-type="string">
            <text:p>67810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7:33 PM" office:value-type="string">
            <text:p>Aug 20 2026 7:33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806" office:value-type="string">
            <text:p>67806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7:33 PM" office:value-type="string">
            <text:p>Aug 20 2026 7:33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807" office:value-type="string">
            <text:p>67807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804" office:value-type="string">
            <text:p>67804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805" office:value-type="string">
            <text:p>67805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800" office:value-type="string">
            <text:p>67800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801" office:value-type="string">
            <text:p>67801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802" office:value-type="string">
            <text:p>67802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803" office:value-type="string">
            <text:p>67803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97" office:value-type="string">
            <text:p>67797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98" office:value-type="string">
            <text:p>6779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6:33 PM" office:value-type="string">
            <text:p>Aug 20 2026 6:33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99" office:value-type="string">
            <text:p>67799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3:02 PM" office:value-type="string">
            <text:p>Aug 20 2026 3:02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93" office:value-type="string">
            <text:p>6779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3:02 PM" office:value-type="string">
            <text:p>Aug 20 2026 3:02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94" office:value-type="string">
            <text:p>67794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3:02 PM" office:value-type="string">
            <text:p>Aug 20 2026 3:02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95" office:value-type="string">
            <text:p>6779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3:02 PM" office:value-type="string">
            <text:p>Aug 20 2026 3:02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91" office:value-type="string">
            <text:p>67791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3:02 PM" office:value-type="string">
            <text:p>Aug 20 2026 3:02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92" office:value-type="string">
            <text:p>67792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8" office:value-type="string">
            <text:p>67788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9" office:value-type="string">
            <text:p>6778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90" office:value-type="string">
            <text:p>67790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5" office:value-type="string">
            <text:p>67785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6" office:value-type="string">
            <text:p>67786</text:p>
          </table:table-cell>
          <table:table-cell office:string-value="Orlando W-PGS" office:value-type="string">
            <text:p>Orlando W-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7" office:value-type="string">
            <text:p>67787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0" office:value-type="string">
            <text:p>67780</text:p>
          </table:table-cell>
          <table:table-cell office:string-value="Jacksonville Reticulated Area-Segmented" office:value-type="string">
            <text:p>Jacksonvill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1" office:value-type="string">
            <text:p>67781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2" office:value-type="string">
            <text:p>67782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3" office:value-type="string">
            <text:p>67783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84" office:value-type="string">
            <text:p>67784</text:p>
          </table:table-cell>
          <table:table-cell office:string-value="GSPL Merrill" office:value-type="string">
            <text:p>GSPL Merrill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77" office:value-type="string">
            <text:p>67777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78" office:value-type="string">
            <text:p>67778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79" office:value-type="string">
            <text:p>67779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75" office:value-type="string">
            <text:p>67775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76" office:value-type="string">
            <text:p>67776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:35 PM" office:value-type="string">
            <text:p>Aug 20 2026 1:35 PM</text:p>
          </table:table-cell>
          <table:table-cell office:string-value="Aug 21 2026 9:00 AM" office:value-type="string">
            <text:p>Aug 21 2026 9:00 AM</text:p>
          </table:table-cell>
          <table:table-cell office:string-value="Aug 22 2026 8:59 AM" office:value-type="string">
            <text:p>Aug 22 2026 8:59 AM</text:p>
          </table:table-cell>
          <table:table-cell office:string-value="67774" office:value-type="string">
            <text:p>67774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0:31 AM" office:value-type="string">
            <text:p>Aug 20 2026 10:31 A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72" office:value-type="string">
            <text:p>67772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0:31 AM" office:value-type="string">
            <text:p>Aug 20 2026 10:31 A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73" office:value-type="string">
            <text:p>67773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0:31 AM" office:value-type="string">
            <text:p>Aug 20 2026 10:31 A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71" office:value-type="string">
            <text:p>67771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0:31 AM" office:value-type="string">
            <text:p>Aug 20 2026 10:31 A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70" office:value-type="string">
            <text:p>67770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0:31 AM" office:value-type="string">
            <text:p>Aug 20 2026 10:31 A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69" office:value-type="string">
            <text:p>67769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0 2026 10:31 AM" office:value-type="string">
            <text:p>Aug 20 2026 10:31 A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68" office:value-type="string">
            <text:p>67768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8" office:value-type="string">
            <text:p>67758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5" office:value-type="string">
            <text:p>6775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6" office:value-type="string">
            <text:p>67756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7" office:value-type="string">
            <text:p>67757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1" office:value-type="string">
            <text:p>6775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2" office:value-type="string">
            <text:p>67752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3" office:value-type="string">
            <text:p>6775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4" office:value-type="string">
            <text:p>67754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49" office:value-type="string">
            <text:p>67749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6:38 PM" office:value-type="string">
            <text:p>Aug 19 2026 6:38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50" office:value-type="string">
            <text:p>67750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41" office:value-type="string">
            <text:p>67741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7" office:value-type="string">
            <text:p>6773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8" office:value-type="string">
            <text:p>67738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9" office:value-type="string">
            <text:p>6773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40" office:value-type="string">
            <text:p>6774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4" office:value-type="string">
            <text:p>67734</text:p>
          </table:table-cell>
          <table:table-cell office:string-value="Jacksonville Reticulated Area-Segmented" office:value-type="string">
            <text:p>Jacksonvill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5" office:value-type="string">
            <text:p>67735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6" office:value-type="string">
            <text:p>6773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1" office:value-type="string">
            <text:p>6773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2" office:value-type="string">
            <text:p>67732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3" office:value-type="string">
            <text:p>6773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28" office:value-type="string">
            <text:p>67728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29" office:value-type="string">
            <text:p>67729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30" office:value-type="string">
            <text:p>67730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9 2026 1:35 PM" office:value-type="string">
            <text:p>Aug 19 2026 1:35 PM</text:p>
          </table:table-cell>
          <table:table-cell office:string-value="Aug 20 2026 9:00 AM" office:value-type="string">
            <text:p>Aug 20 2026 9:00 AM</text:p>
          </table:table-cell>
          <table:table-cell office:string-value="Aug 21 2026 8:59 AM" office:value-type="string">
            <text:p>Aug 21 2026 8:59 AM</text:p>
          </table:table-cell>
          <table:table-cell office:string-value="67727" office:value-type="string">
            <text:p>67727</text:p>
          </table:table-cell>
          <table:table-cell office:string-value="West Leg (Southwestern Group)" office:value-type="string">
            <text:p>West Leg (Southwestern Group)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9</meta:creation-date>
    <meta:editing-cycles>1</meta:editing-cycles>
    <dc:language>en</dc:language>
    <dc:creator>ZETHOU-WWEXT04P$</dc:creator>
    <dc:date>2026-08-21T07:50:09</dc:date>
    <meta:editing-duration>PT0.044S</meta:editing-duration>
  </office:meta>
</office:document-meta>
</file>